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5b1942c80bc8509bd233e34ba4402a7.png"/>
  <manifest:file-entry manifest:media-type="image/png" manifest:full-path="Pictures/485d206f3a5b287dc585c7354be480cc.png"/>
  <manifest:file-entry manifest:media-type="image/png" manifest:full-path="Pictures/dd7eef9c6a3ea5119b140c6f4053379f.png"/>
  <manifest:file-entry manifest:media-type="image/png" manifest:full-path="Pictures/5d51a5900a48afeaac087dae322330e7.png"/>
  <manifest:file-entry manifest:media-type="image/png" manifest:full-path="Pictures/09cde061d6cb372fa21f1ceb4a32904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eazy_muxer_statistical_multiplexing"/><text:bookmark-start text:name="__RefHeading___statistical_multiplexing_function_1"/><text:bookmark-start text:name="statistical_multiplexing_function"/>Statistical Multiplexing Function<text:bookmark-end text:name="__RefHeading___statistical_multiplexing_function_1"/><text:bookmark-end text:name="statistical_multiplexing_function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The description is valid for software version <text:a xlink:type="simple" xlink:href="https://www.wiki.skylark.tv/changelog/slneo_2.11#s_2_11_0" text:style-name="Internet_20_link" text:visited-style-name="Visited_20_Internet_20_Link">2.11.0</text:a> and newer.</text:p></table:table-cell></table:table-row></table:table></draw:text-box></draw:frame></text:p>
      <text:p text:style-name="Text_20_body">Since the <text:a xlink:type="simple" xlink:href="https://www.wiki.skylark.tv/changelog/slneo_2.10#s_2_10_0" text:style-name="Internet_20_link" text:visited-style-name="Visited_20_Internet_20_Link">2.10.0</text:a> application <text:a xlink:type="simple" xlink:href="https://www.wiki.skylark.tv/modules/eazy_muxer" text:style-name="Internet_20_link" text:visited-style-name="Visited_20_Internet_20_Link">Eazy Muxer</text:a> enables statistical multiplexing in conjunction with <text:a xlink:type="simple" xlink:href="https://www.wiki.skylark.tv/modules/playout" text:style-name="Internet_20_link" text:visited-style-name="Visited_20_Internet_20_Link">Playout</text:a> modules enabling the formation of MPTS streams with a fixed total bitrate. This is required in those cases when there is a strict limitation on the output bitrate, for example, when forming streams for transmission to multiplexes or satellite transponders.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Attention! If Eazy Muxer redundancy function is enabled, then when configuring the Statistical Multiplexing function you need to configure <text:a xlink:type="simple" xlink:href="https://www.wiki.skylark.tv/modules/eazy_muxer/main_backup_sync" text:style-name="Internet_20_link" text:visited-style-name="Visited_20_Internet_20_Link"> redundancy for Encoder Groups</text:a> additionally.</text:p></table:table-cell></table:table-row></table:table></draw:text-box></draw:frame></text:p>
      <text:h text:style-name="Heading_20_2" text:outline-level="2"><text:bookmark-start text:name="__RefHeading___scheme_2"/><text:bookmark-start text:name="scheme"/>Scheme<text:bookmark-end text:name="__RefHeading___scheme_2"/><text:bookmark-end text:name="scheme"/></text:h>
      <text:p text:style-name="Text_20_body">The image shows a scheme of functional component interaction in the Statistical Multiplexing mode.</text:p>
      <text:p text:style-name="Text_20_body"><draw:frame draw:style-name="media" draw:name="0" text:anchor-type="as-char" draw:z-index="0" svg:width="32.728958333333cm" style:rel-width="100%" svg:height="13.917083333333cm" style:rel-height="scale"><draw:image xlink:href="Pictures/a5b1942c80bc8509bd233e34ba4402a7.png" xlink:type="simple" xlink:show="embed" xlink:actuate="onLoad"/></draw:frame></text:p>
      <text:h text:style-name="Heading_20_2" text:outline-level="2"><text:bookmark-start text:name="__RefHeading___configuration_3"/><text:bookmark-start text:name="configuration"/>Configuration<text:bookmark-end text:name="__RefHeading___configuration_3"/><text:bookmark-end text:name="configuration"/></text:h>
      <text:p text:style-name="Text_20_body">The Statistical Multiplexing configuration consists of three steps.</text:p>
      <text:h text:style-name="Heading_20_3" text:outline-level="3"><text:bookmark-start text:name="__RefHeading___group_adding_4"/><text:bookmark-start text:name="group_adding"/>Group Adding<text:bookmark-end text:name="__RefHeading___group_adding_4"/><text:bookmark-end text:name="group_adding"/></text:h>
      <text:p text:style-name="Text_20_body">To get started, add a new statistical multiplexing group to <text:a xlink:type="simple" xlink:href="https://www.wiki.skylark.tv/applications/server/eazy_muxer/encoder_groups" text:style-name="Internet_20_link" text:visited-style-name="Visited_20_Internet_20_Link"> Encoder Groups</text:a> menu: <text:span text:style-name="Source_20_Text">Eazy Muxer→Encoder Groups→New Group…</text:span>. For each MPTS output stream with bitrate to be stabilised, a separate Encoder Group should be created.</text:p>
      <text:p text:style-name="Text_20_body">Encoder Group creation window:</text:p>
      <text:p text:style-name="Text_20_body"><draw:frame draw:style-name="media" draw:name="1" text:anchor-type="as-char" draw:z-index="1" svg:width="7.62cm" svg:height="3.2014583333333cm"><draw:image xlink:href="Pictures/485d206f3a5b287dc585c7354be480cc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eter</text:p>
          </table:table-cell>
          <table:table-cell office:value-type="string" table:style-name="tableheader">
            <text:p text:style-name="Table_20_Heading">Description</text:p>
          </table:table-cell>
        </table:table-row>
        <table:table-row>
          <table:table-cell office:value-type="string" table:style-name="tablecell">
            <text:p text:style-name="tablealignleft"><text:span text:style-name="Strong_20_Emphasis">Group Name</text:span></text:p>
          </table:table-cell>
          <table:table-cell office:value-type="string" table:style-name="tablecell">
            <text:p text:style-name="tablealignleft">An arbitrary name for the created group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Group Bitrate</text:span></text:p>
          </table:table-cell>
          <table:table-cell office:value-type="string" table:style-name="tablecell">
            <text:p text:style-name="tablealignleft">Total target bitrate of all streams in the group. Possible values are from 1000 to 50000 kbp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k</text:span></text:p>
          </table:table-cell>
          <table:table-cell office:value-type="string" table:style-name="tablecell">
            <text:p text:style-name="tablealignleft">Save change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ancel</text:span></text:p>
          </table:table-cell>
          <table:table-cell office:value-type="string" table:style-name="tablecell">
            <text:p text:style-name="tablealignleft">Close the window with no changes saved.</text:p>
          </table:table-cell>
        </table:table-row>
      </table:table>
      <text:h text:style-name="Heading_20_3" text:outline-level="3"><text:bookmark-start text:name="__RefHeading___add_encoder_5"/><text:bookmark-start text:name="add_encoder"/>Add Encoder<text:bookmark-end text:name="__RefHeading___add_encoder_5"/><text:bookmark-end text:name="add_encoder"/></text:h>
      <text:p text:style-name="Text_20_body">Connect Playout modules to the created Encoder Group via the menu: <text:span text:style-name="Source_20_Text">Eazy Muxer→Encoder Groups→New Encoder…</text:span>.
A window will be opened with a list of previously configured groups. Select the target group to add a new encoder (Playout module in IP) to it.</text:p>
      <text:p text:style-name="Text_20_body"><draw:frame draw:style-name="media" draw:name="2" text:anchor-type="as-char" draw:z-index="2" svg:width="4.7095833333333cm" svg:height="4.8154166666667cm"><draw:image xlink:href="Pictures/dd7eef9c6a3ea5119b140c6f4053379f.png" xlink:type="simple" xlink:show="embed" xlink:actuate="onLoad"/></draw:frame></text:p>
      <text:p text:style-name="Text_20_body">When you select the group, the Playout module connection settings window will be opened.</text:p>
      <text:p text:style-name="Text_20_body"><draw:frame draw:style-name="media" draw:name="3" text:anchor-type="as-char" draw:z-index="3" svg:width="7.9110416666667cm" svg:height="6.0060416666667cm"><draw:image xlink:href="Pictures/5d51a5900a48afeaac087dae322330e7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eter</text:p>
          </table:table-cell>
          <table:table-cell office:value-type="string" table:style-name="tableheader">
            <text:p text:style-name="Table_20_Heading">Description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ame</text:span></text:p>
          </table:table-cell>
          <table:table-cell office:value-type="string" table:style-name="tablecell">
            <text:p text:style-name="tablealignleft">An arbitrary encoder name that will be displayed in the Encoder Groups area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P Address</text:span></text:p>
          </table:table-cell>
          <table:table-cell office:value-type="string" table:style-name="tablecell">
            <text:p text:style-name="tablealignleft">IP address of the Skylark server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rvice Name</text:span></text:p>
          </table:table-cell>
          <table:table-cell office:value-type="string" table:style-name="tablecell">
            <text:p text:style-name="tablealignleft">The name of the Playout service specified in the server settings: <text:span text:style-name="Source_20_Text">Neovid→Administrator Control Panel→Manager→Video IO Boards→LAN Interfaces/Ethernet Adaptor→Playout→Name</text:span>. Example: <text:span text:style-name="Source_20_Text">Playout_1</text:span>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riority</text:span></text:p>
          </table:table-cell>
          <table:table-cell office:value-type="string" table:style-name="tablecell">
            <text:p text:style-name="tablealignleft">Coders with lower value in Priority field get higher relative bandwidth (higher bitrate). Thus, it is possible to prioritise channels with dynamic content (e.g. sports) within the same Encoder Groups.</text:p>
          </table:table-cell>
        </table:table-row>
      </table:table>
      <text:h text:style-name="Heading_20_3" text:outline-level="3"><text:bookmark-start text:name="__RefHeading___encoder_configuration_6"/><text:bookmark-start text:name="encoder_configuration"/>Encoder Configuration<text:bookmark-end text:name="__RefHeading___encoder_configuration_6"/><text:bookmark-end text:name="encoder_configuration"/></text:h>
      <text:p text:style-name="Text_20_body">For each Playout module connected to an Encoder Group, you are to enable dynamic bitrate control. To do this, activate the Dynamic Bitrate option in the Playout module settings: <text:span text:style-name="Source_20_Text">Administrator Control Panel→Manage→Video IO Boards→Lan Interfaces/Ethernet Adaptor→Playout_N→MPEG2 TS Parameters→Video→Dynamic Bitrate</text:span>.</text:p>
      <text:p text:style-name="Text_20_body"><draw:frame draw:style-name="media" draw:name="4" text:anchor-type="as-char" draw:z-index="4" svg:width="23.1775cm" style:rel-width="100%" svg:height="11.403541666667cm" style:rel-height="scale"><draw:image xlink:href="Pictures/09cde061d6cb372fa21f1ceb4a32904d.png" xlink:type="simple" xlink:show="embed" xlink:actuate="onLoad"/></draw:frame></text:p>
      <text:h text:style-name="Heading_20_3" text:outline-level="3"><text:bookmark-start text:name="__RefHeading___launching_7"/><text:bookmark-start text:name="launching"/>Launching<text:bookmark-end text:name="__RefHeading___launching_7"/><text:bookmark-end text:name="launching"/></text:h>
      <text:p text:style-name="Text_20_body">Run the configured Encoder Group to start dynamic bitrate control: <text:span text:style-name="Source_20_Text">Eazy Muxer→Encoder Groups→Start Group (Apply Changes)…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69-12-31T18::00:00</meta:creation-date>
    <dc:creator>Generated</dc:creator>
    <dc:date>1969-12-31T18::00:00</dc:date>
    <dc:language>en-US</dc:language>
    <meta:editing-cycles>1</meta:editing-cycles>
    <meta:editing-duration>PT0S</meta:editing-duration>
    <dc:title>functions:eazy_muxer_statistical_multiplexing</dc:title>
  </office:meta>
</office:document-meta>
</file>