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24e8f0139216a642ff75b0144f28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ions:vizrt"/><text:bookmark-start text:name="__RefHeading___vizrt_1"/><text:bookmark-start text:name="vizrt"/>Vizrt<text:bookmark-end text:name="__RefHeading___vizrt_1"/><text:bookmark-end text:name="vizrt"/></text:h>
      <text:p text:style-name="Text_20_body">Skylark SL NEO software provides support for interfacing with Vizrt graphics stations.</text:p>
      <text:p text:style-name="Text_20_body">The <text:a xlink:type="simple" xlink:href="https://www.wiki.skylark.tv/modules/external_graphics_controller" text:style-name="Internet_20_link" text:visited-style-name="Visited_20_Internet_20_Link">External Graphics Controller (Vizrt/MSE/IGH)</text:a> module allows you to control an external graphics station from a program channel playlist. Requires <text:a xlink:type="simple" xlink:href="https://www.wiki.skylark.tv/applications/licensing" text:style-name="Internet_20_link" text:visited-style-name="Visited_20_Internet_20_Link">licensing</text:a>. Added in version <text:a xlink:type="simple" xlink:href="https://www.wiki.skylark.tv/changelog/slneo_2.8#s_2_8_0" text:style-name="Internet_20_link" text:visited-style-name="Visited_20_Internet_20_Link">2.8.0</text:a>.</text:p>
      <text:h text:style-name="Heading_20_2" text:outline-level="2"><text:bookmark-start text:name="__RefHeading___component_interaction_scheme_2"/><text:bookmark-start text:name="component_interaction_scheme"/>Component Interaction Scheme<text:bookmark-end text:name="__RefHeading___component_interaction_scheme_2"/><text:bookmark-end text:name="component_interaction_scheme"/></text:h>
      <text:p text:style-name="Text_20_body">The image shows an example of possible interaction of software modules.</text:p>
      <text:p text:style-name="Text_20_body"><draw:frame draw:style-name="media" draw:name="0" text:anchor-type="as-char" draw:z-index="0" svg:width="23.33625cm" style:rel-width="100%" svg:height="11.985625cm" style:rel-height="scale"><draw:image xlink:href="Pictures/0b24e8f0139216a642ff75b0144f28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integrations:vizrt</dc:title>
  </office:meta>
</office:document-meta>
</file>