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95ba25e10d247dded0271c40f693049.png"/>
  <manifest:file-entry manifest:media-type="image/png" manifest:full-path="Pictures/e20e2ecaccf807c7bee4dcb1676bc12e.png"/>
  <manifest:file-entry manifest:media-type="image/png" manifest:full-path="Pictures/3d8f2cea48db2fbba15e76f6faf8343d.png"/>
  <manifest:file-entry manifest:media-type="image/png" manifest:full-path="Pictures/d2d72470a48f22c7480d350b8aba38e5.png"/>
  <manifest:file-entry manifest:media-type="image/png" manifest:full-path="Pictures/fef3744c8c6e0fa7092229e64b81e9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ip_playout_backup"/><text:bookmark-start text:name="__RefHeading___ip_playout_backup_1"/><text:bookmark-start text:name="ip_playout_backup"/>IP Playout Backup<text:bookmark-end text:name="__RefHeading___ip_playout_backup_1"/><text:bookmark-end text:name="ip_playout_backup"/></text:h>
      <text:p text:style-name="Text_20_body">Automatic switching transport IP-streams from the main and backup servers works for IP broadcasting in Unicast and Multicast modes. This function is used in the N+N backup scheme (complete duplication of servers and playback channels).</text:p>
      <text:h text:style-name="Heading_20_2" text:outline-level="2"><text:bookmark-start text:name="__RefHeading___working_principle_2"/><text:bookmark-start text:name="working_principle"/>Working Principle<text:bookmark-end text:name="__RefHeading___working_principle_2"/><text:bookmark-end text:name="working_principle"/></text:h>
      <text:p text:style-name="Text_20_body">The scheme using transport IP-streams also allows using an external IP-switcher for transition to backup. However, SL NEO platform server software contains a mechanism that allows automatic sending the stream to the corresponding multicast-address from the backup server, in case of disappearance of the main server output stream.</text:p>
      <text:p text:style-name="Text_20_body">Backup of output streams works in the following way: parameters of IP-addresses and ports for output transport streams of the main and backup servers are configured identically. The main server forms a stream in the regular mode, the backup server synchronously plays the backup playlist and forms its own stream, not sending it to the network. The backup server playback service constantly analyses the status of the similar IP Playout service of the main server. In case of a failure in service work, the backup server turns on network broadcasting onto the same addresses and ports. After restoring the IP Playout service work on the main server, the backup server stops network broadcasting and switches to the standby mode.</text:p>
      <text:h text:style-name="Heading_20_2" text:outline-level="2"><text:bookmark-start text:name="__RefHeading___main_work_mode_3"/><text:bookmark-start text:name="main_work_mode"/>Main Work Mode<text:bookmark-end text:name="__RefHeading___main_work_mode_3"/><text:bookmark-end text:name="main_work_mode"/></text:h>
      <text:p text:style-name="Text_20_body"><draw:frame draw:style-name="media" draw:name="0" text:anchor-type="as-char" draw:z-index="0" svg:width="13.229166666667cm" svg:height="9.1526234567901cm"><draw:image xlink:href="Pictures/c95ba25e10d247dded0271c40f693049.png" xlink:type="simple" xlink:show="embed" xlink:actuate="onLoad"/></draw:frame></text:p>
      <text:h text:style-name="Heading_20_2" text:outline-level="2"><text:bookmark-start text:name="__RefHeading___backup_work_mode_4"/><text:bookmark-start text:name="backup_work_mode"/>Backup Work Mode<text:bookmark-end text:name="__RefHeading___backup_work_mode_4"/><text:bookmark-end text:name="backup_work_mode"/></text:h>
      <text:p text:style-name="Text_20_body">In absence of connection with the main server, the backup one automatically starts.
<draw:frame draw:style-name="media" draw:name="1" text:anchor-type="as-char" draw:z-index="1" svg:width="13.229166666667cm" svg:height="9.1526234567901cm"><draw:image xlink:href="Pictures/e20e2ecaccf807c7bee4dcb1676bc12e.png" xlink:type="simple" xlink:show="embed" xlink:actuate="onLoad"/></draw:frame></text:p>
      <text:h text:style-name="Heading_20_2" text:outline-level="2"><text:bookmark-start text:name="__RefHeading___configuring_5"/><text:bookmark-start text:name="configuring"/>Configuring<text:bookmark-end text:name="__RefHeading___configuring_5"/><text:bookmark-end text:name="configuring"/></text:h>
      <text:p text:style-name="Text_20_body">Options for configuring IP Playout backup: <text:span text:style-name="Source_20_Text">Administrator Control Panel→Manage→Video IO Boards→LAN Interfaces/Ethernet Adaptor→Playout_N→Edit→IP Parameters</text:span>. The settings are implemented at the backup server. The main server does not require any additional settings.</text:p>
      <text:p text:style-name="Text_20_body"><draw:frame draw:style-name="media" draw:name="2" text:anchor-type="as-char" draw:z-index="2" svg:width="7.9375cm" svg:height="4.3175787728027cm"><draw:image xlink:href="Pictures/3d8f2cea48db2fbba15e76f6faf8343d.png" xlink:type="simple" xlink:show="embed" xlink:actuate="onLoad"/></draw:frame><text:line-break/></text:p>
      <table:table table:style-name="Table">
        <table:table-column/>
        <table:table-column/>
        <table:table-column/>
        <table:table-row>
          <table:table-cell office:value-type="string" table:style-name="tableheader">
            <text:p text:style-name="Table_20_Heading">Parameter</text:p>
          </table:table-cell>
          <table:table-cell office:value-type="string" table:style-name="tableheader">
            <text:p text:style-name="Table_20_Heading">Value</text:p>
          </table:table-cell>
          <table:table-cell office:value-type="string" table:style-name="tableheader">
            <text:p text:style-name="Table_20_Heading">Description</text:p>
          </table:table-cell>
        </table:table-row>
        <table:table-row>
          <table:table-cell office:value-type="string" table:style-name="tablecell">
            <text:p text:style-name="tablealignleft">Master Unit IP</text:p>
          </table:table-cell>
          <table:table-cell office:value-type="string" table:style-name="tablecell">
            <text:p text:style-name="tablealignleft">line</text:p>
          </table:table-cell>
          <table:table-cell office:value-type="string" table:style-name="tablecell">
            <text:p text:style-name="tablealignleft">main server IP address (localhost by default)</text:p>
          </table:table-cell>
        </table:table-row>
        <table:table-row>
          <table:table-cell office:value-type="string" table:style-name="tablecell">
            <text:p text:style-name="tablealignleft">Name</text:p>
          </table:table-cell>
          <table:table-cell office:value-type="string" table:style-name="tablecell">
            <text:p text:style-name="tablealignleft">Playout_N</text:p>
          </table:table-cell>
          <table:table-cell office:value-type="string" table:style-name="tablecell"/>
        </table:table-row>
      </table:table>
      <text:p text:style-name="Text_20_body"><draw:frame draw:style-name="media" draw:name="3" text:anchor-type="as-char" draw:z-index="3" svg:width="5.2916666666667cm" svg:height="9.3898936170213cm"><draw:image xlink:href="Pictures/d2d72470a48f22c7480d350b8aba38e5.png" xlink:type="simple" xlink:show="embed" xlink:actuate="onLoad"/></draw:frame><text:line-break/>
Status control at the backup server: <text:span text:style-name="Source_20_Text">Administrator Control Panel→Status→Playout_N</text:span>.</text:p>
      <table:table table:style-name="Table">
        <table:table-column/>
        <table:table-column/>
        <table:table-column/>
        <table:table-row>
          <table:table-cell office:value-type="string" table:style-name="tableheader">
            <text:p text:style-name="Table_20_Heading">Parameter</text:p>
          </table:table-cell>
          <table:table-cell office:value-type="string" table:style-name="tableheader">
            <text:p text:style-name="Table_20_Heading">Value</text:p>
          </table:table-cell>
          <table:table-cell office:value-type="string" table:style-name="tableheader">
            <text:p text:style-name="Table_20_Heading">Description</text:p>
          </table:table-cell>
        </table:table-row>
        <table:table-row>
          <table:table-cell office:value-type="string" table:style-name="tablecell">
            <text:p text:style-name="tablealignleft">IP Output</text:p>
          </table:table-cell>
          <table:table-cell office:value-type="string" table:style-name="tablecell">
            <text:p text:style-name="tablealignleft">ON or OFF</text:p>
          </table:table-cell>
          <table:table-cell office:value-type="string" table:style-name="tablecell">
            <text:p text:style-name="tablealignleft">Displaying the IP output working condition:</text:p>
            <text:list text:style-name="List_20_1" text:continue-numbering="false">
              <text:list-item>
                <text:p text:style-name="List_20_1_Content_First"> <text:span text:style-name="Strong_20_Emphasis">ON</text:span> - IP broadcasting is on. </text:p>
              </text:list-item>
              <text:list-item>
                <text:p text:style-name="List_20_1_Content_Last"> <text:span text:style-name="Strong_20_Emphasis">OFF</text:span> - IP broadcasting is off for the given Playout.</text:p>
              </text:list-item>
            </text:list>
            <text:p text:style-name="Text_20_body"> Starting from version <text:a xlink:type="simple" xlink:href="https://www.wiki.skylark.tv/changelog/slneo_2.4#2.4.73" text:style-name="Internet_20_link" text:visited-style-name="Visited_20_Internet_20_Link">2.4.73</text:a>, this parameter value can be received by the <text:a xlink:type="simple" xlink:href="https://www.wiki.skylark.tv/manual/snmp" text:style-name="Internet_20_link" text:visited-style-name="Visited_20_Internet_20_Link">SNMP</text:a> protocol.</text:p>
          </table:table-cell>
        </table:table-row>
        <table:table-row>
          <table:table-cell office:value-type="string" table:style-name="tablecell">
            <text:p text:style-name="tablealignleft">Master Unit</text:p>
          </table:table-cell>
          <table:table-cell office:value-type="string" table:style-name="tablecell">
            <text:p text:style-name="tablealignleft">ON or OFF</text:p>
          </table:table-cell>
          <table:table-cell office:value-type="string" table:style-name="tablecell">
            <text:p text:style-name="tablealignleft">Displaying the Master Playout working condition:</text:p>
            <text:list text:style-name="List_20_1" text:continue-numbering="false">
              <text:list-item>
                <text:p text:style-name="List_20_1_Content_First"> <text:span text:style-name="Strong_20_Emphasis">ON</text:span> - the main IP Playout is functioning (IP Output=OFF for the backup IP Playout), </text:p>
              </text:list-item>
              <text:list-item>
                <text:p text:style-name="List_20_1_Content_Last"> <text:span text:style-name="Strong_20_Emphasis">OFF</text:span> - the main IP Playout is off (IP Output=ON for the backup IP Playout).</text:p>
              </text:list-item>
            </text:list>
            <text:p text:style-name="Text_20_body"> Starting from version <text:a xlink:type="simple" xlink:href="https://www.wiki.skylark.tv/changelog/slneo_2.4#2.4.73" text:style-name="Internet_20_link" text:visited-style-name="Visited_20_Internet_20_Link">2.4.73</text:a>, this parameter value can be received by the <text:a xlink:type="simple" xlink:href="https://www.wiki.skylark.tv/manual/snmp" text:style-name="Internet_20_link" text:visited-style-name="Visited_20_Internet_20_Link">SNMP</text:a> protocol.</text:p>
          </table:table-cell>
        </table:table-row>
      </table:table>
      <text:p text:style-name="Text_20_body"><draw:frame draw:style-name="media" draw:name="4" text:anchor-type="as-char" draw:z-index="4" svg:width="5.2916666666667cm" svg:height="8.9027181688126cm"><draw:image xlink:href="Pictures/fef3744c8c6e0fa7092229e64b81e9fa.png" xlink:type="simple" xlink:show="embed" xlink:actuate="onLoad"/></draw:frame><text:line-break/>
Managing the IP Playout status at the main server: <text:span text:style-name="Source_20_Text">Administrator Control Panel→Status→Playout_N</text:span>.</text:p>
      <table:table table:style-name="Table">
        <table:table-column/>
        <table:table-column/>
        <table:table-column/>
        <table:table-row>
          <table:table-cell office:value-type="string" table:style-name="tableheader">
            <text:p text:style-name="Table_20_Heading">Parameter</text:p>
          </table:table-cell>
          <table:table-cell office:value-type="string" table:style-name="tableheader">
            <text:p text:style-name="Table_20_Heading">Value</text:p>
          </table:table-cell>
          <table:table-cell office:value-type="string" table:style-name="tableheader">
            <text:p text:style-name="Table_20_Heading">Description</text:p>
          </table:table-cell>
        </table:table-row>
        <table:table-row>
          <table:table-cell office:value-type="string" table:style-name="tablecell">
            <text:p text:style-name="tablealignleft">IP Output</text:p>
          </table:table-cell>
          <table:table-cell office:value-type="string" table:style-name="tablecell">
            <text:p text:style-name="tablealignleft">ON or OFF</text:p>
          </table:table-cell>
          <table:table-cell office:value-type="string" table:style-name="tablecell">
            <text:p text:style-name="tablealignleft">Turns on/off the IP stream output from the main server</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4_1"/><table:table-row><table:table-cell office:value-type="string" table:style-name="tablecell"><text:p text:style-name="tablealignleft">At the end of setting, press Apply Changes at the top of the control console window. The IP Playout service will be reloaded, playback on the backup server will be suspended.</text:p></table:table-cell></table:table-row></table:table></draw:text-box></draw:frame></text:p>
      <text:h text:style-name="Heading_20_2" text:outline-level="2"><text:bookmark-start text:name="__RefHeading___test_6"/><text:bookmark-start text:name="test"/>Test<text:bookmark-end text:name="__RefHeading___test_6"/><text:bookmark-end text:name="test"/></text:h>
      <text:p text:style-name="Text_20_body">Correctness of settings can be tested with VLC Player. To receive the UDP multicast stream, enter <text:span text:style-name="Source_20_Text">udp://@multicast_ip:port</text:span> in VLC settings on the receiving side.</text:p>
      <text:h text:style-name="Heading_20_2" text:outline-level="2"><text:bookmark-start text:name="__RefHeading___additional_functions_7"/><text:bookmark-start text:name="additional_functions"/>Additional Functions<text:bookmark-end text:name="__RefHeading___additional_functions_7"/><text:bookmark-end text:name="additional_functions"/></text:h>
      <text:p text:style-name="Text_20_body">For correct operation of the broadcast system, the following functions must be configured as well:</text:p>
      <text:list text:style-name="List_20_1" text:continue-numbering="false">
        <text:list-item>
          <text:p text:style-name="List_20_1_Content_First"> <text:a xlink:type="simple" xlink:href="https://www.wiki.skylark.tv/howto/program_main_backup_sync" text:style-name="Internet_20_link" text:visited-style-name="Visited_20_Internet_20_Link">Configuring Synchronization of Main and Backup Servers Playlists</text:a></text:p>
        </text:list-item>
        <text:list-item>
          <text:p text:style-name="List_20_1_Content_Last"> <text:a xlink:type="simple" xlink:href="https://www.wiki.skylark.tv/howto/content_main_backup_sync" text:style-name="Internet_20_link" text:visited-style-name="Visited_20_Internet_20_Link">Configuring Synchronization of Main and Backup Servers Conten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manual:ip_playout_backup</dc:title>
  </office:meta>
</office:document-meta>
</file>