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ea02283f7e5c522d9a0252a7f49902.png"/>
  <manifest:file-entry manifest:media-type="image/png" manifest:full-path="Pictures/d7ea98dbf70def58f0d8797b5789a726.png"/>
  <manifest:file-entry manifest:media-type="image/png" manifest:full-path="Pictures/0b76d0b58fe2bd0bc9bc34a27c79ae72.png"/>
  <manifest:file-entry manifest:media-type="image/png" manifest:full-path="Pictures/eaa15a52951bf65e27c8cd811636b4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s:eazy_muxer:fail_over_switch_mode"/><text:bookmark-start text:name="__RefHeading___eazy_muxer_aggregate_source_function_auto_failover_mode_1"/><text:bookmark-start text:name="eazy_muxer_aggregate_source_function_auto_failover_mode"/>Eazy Muxer Aggregate Source Function (Auto Failover Mode)<text:bookmark-end text:name="__RefHeading___eazy_muxer_aggregate_source_function_auto_failover_mode_1"/><text:bookmark-end text:name="eazy_muxer_aggregate_source_function_auto_failover_mod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escription is valid for software version <text:a xlink:type="simple" xlink:href="https://www.wiki.skylark.tv/changelog/slneo_2.11#s_2_11_0" text:style-name="Internet_20_link" text:visited-style-name="Visited_20_Internet_20_Link">2.11.0</text:a> and newer.</text:p></table:table-cell></table:table-row></table:table></draw:text-box></draw:frame></text:p>
      <text:p text:style-name="Text_20_body">In the <text:a xlink:type="simple" xlink:href="https://www.wiki.skylark.tv/changelog/slneo_2.9#s_2_9_96" text:style-name="Internet_20_link" text:visited-style-name="Visited_20_Internet_20_Link">2.9.96</text:a> version, <text:a xlink:type="simple" xlink:href="https://www.wiki.skylark.tv/modules/eazy_muxer" text:style-name="Internet_20_link" text:visited-style-name="Visited_20_Internet_20_Link">Eazy Muxer</text:a> was updated with a mode to switch transport streams automatically using Aggregate Source when an input stream failover is detected.</text:p>
      <text:p text:style-name="Text_20_body"><text:span text:style-name="Strong_20_Emphasis">Aggregate Source</text:span> enables to take two transport stream sources as an input and switch between them depending on the number of detected alarms during <text:a xlink:type="simple" xlink:href="https://www.wiki.skylark.tv/modules/eazy_muxer/quality_check" text:style-name="Internet_20_link" text:visited-style-name="Visited_20_Internet_20_Link">quality check</text:a>. The best available source is determined and used by the Aggregate Source to generate a stream at its output, which in turn can be used as a source for re-multiplexing or for transmission to <text:a xlink:type="simple" xlink:href="https://www.wiki.skylark.tv/applications/server/eazy_muxer/sinks" text:style-name="Internet_20_link" text:visited-style-name="Visited_20_Internet_20_Link">Sinks</text:a>.</text:p>
      <text:h text:style-name="Heading_20_2" text:outline-level="2"><text:bookmark-start text:name="__RefHeading___scheme_2"/><text:bookmark-start text:name="scheme"/>Scheme<text:bookmark-end text:name="__RefHeading___scheme_2"/><text:bookmark-end text:name="scheme"/></text:h>
      <text:p text:style-name="Text_20_body">The image shows a scheme of functional component interactions:</text:p>
      <text:list text:style-name="List_20_1" text:continue-numbering="false">
        <text:list-item>
          <text:p text:style-name="List_20_1_Content_First"> the signal of the program is generated independently by a pair of servers,</text:p>
        </text:list-item>
        <text:list-item>
          <text:p text:style-name="List_20_1_Content"> the signal from the primary and backup server is fed to the input of Eazy Muxer,</text:p>
        </text:list-item>
        <text:list-item>
          <text:p text:style-name="List_20_1_Content"> QC is performed for both signals and they are transmitted to the Aggregate Source input,</text:p>
        </text:list-item>
        <text:list-item>
          <text:p text:style-name="List_20_1_Content_Last"> the output of the Aggregate Source is the best version of the signal which is used to generate the signal at the output of the Eazy Muxer.</text:p>
        </text:list-item>
      </text:list>
      <text:p text:style-name="Text_20_body"><draw:frame draw:style-name="media" draw:name="0" text:anchor-type="as-char" draw:z-index="0" svg:width="32.305625cm" style:rel-width="100%" svg:height="10.689166666667cm" style:rel-height="scale"><draw:image xlink:href="Pictures/66ea02283f7e5c522d9a0252a7f49902.png" xlink:type="simple" xlink:show="embed" xlink:actuate="onLoad"/></draw:frame></text:p>
      <text:h text:style-name="Heading_20_2" text:outline-level="2"><text:bookmark-start text:name="__RefHeading___conditions_for_automatic_switching_3"/><text:bookmark-start text:name="conditions_for_automatic_switching"/>Conditions for Automatic Switching<text:bookmark-end text:name="__RefHeading___conditions_for_automatic_switching_3"/><text:bookmark-end text:name="conditions_for_automatic_switching"/></text:h>
      <text:p text:style-name="Text_20_body">The best source is selected based on flow and alarm data from the <text:a xlink:type="simple" xlink:href="https://www.wiki.skylark.tv/modules/eazy_muxer/quality_check" text:style-name="Internet_20_link" text:visited-style-name="Visited_20_Internet_20_Link"> input stream quality check</text:a> function. Switching is performed when:</text:p>
      <text:list text:style-name="List_20_1" text:continue-numbering="false">
        <text:list-item>
          <text:p text:style-name="List_20_1_Content_First"> bitrate loss,</text:p>
        </text:list-item>
        <text:list-item>
          <text:p text:style-name="List_20_1_Content"> exceeding the CC Errors threshold,</text:p>
        </text:list-item>
        <text:list-item>
          <text:p text:style-name="List_20_1_Content"> image alarm detection,</text:p>
        </text:list-item>
        <text:list-item>
          <text:p text:style-name="List_20_1_Content_Last"> audio alarm detection.</text:p>
        </text:list-item>
      </text:list>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source_creation_5"/><text:bookmark-start text:name="source_creation"/>Source Creation<text:bookmark-end text:name="__RefHeading___source_creation_5"/><text:bookmark-end text:name="source_creation"/></text:h>
      <text:p text:style-name="Text_20_body">To start configuration you need to receive two signals at the Eazy Muxer input which you plan to switch between. To receive these signals, the corresponding sources must be configured on the <text:a xlink:type="simple" xlink:href="https://www.wiki.skylark.tv/applications/server/eazy_muxer/sources" text:style-name="Internet_20_link" text:visited-style-name="Visited_20_Internet_20_Link">Source</text:a> tab.</text:p>
      <text:p text:style-name="Text_20_body">Add a new source of Aggregate Source type: <text:span text:style-name="Source_20_Text">Eazy Muxer→Source→New Source…</text:span>.</text:p>
      <text:p text:style-name="Text_20_body"><draw:frame draw:style-name="media" draw:name="1" text:anchor-type="as-char" draw:z-index="1" svg:width="46.355cm" style:rel-width="100%" svg:height="14.525625cm" style:rel-height="scale"><draw:image xlink:href="Pictures/d7ea98dbf70def58f0d8797b5789a726.png" xlink:type="simple" xlink:show="embed" xlink:actuate="onLoad"/></draw:frame></text:p>
      <text:p text:style-name="Text_20_body">Select <text:span text:style-name="Source_20_Text">Port Type = Aggregate Source</text:span>, and fill in the fields below:</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text:span text:style-name="Source_20_Text">Aggregate Src1</text:span></text:span> and <text:span text:style-name="Strong_20_Emphasis"><text:span text:style-name="Source_20_Text">Aggregate Src1</text:span></text:span></text:p>
          </table:table-cell>
          <table:table-cell office:value-type="string" table:style-name="tablecell">
            <text:p text:style-name="tablealignleft">Fields for assigning previously created sources to be switched between in Aggregate Source.</text:p>
          </table:table-cell>
        </table:table-row>
        <table:table-row>
          <table:table-cell office:value-type="string" table:style-name="tablecell">
            <text:p text:style-name="tablealignleft"><text:span text:style-name="Strong_20_Emphasis"><text:span text:style-name="Source_20_Text">Preferred Src</text:span></text:span></text:p>
          </table:table-cell>
          <table:table-cell office:value-type="string" table:style-name="tablecell">
            <text:p text:style-name="tablealignleft">The setting enables to specify a priority source. If a priority source is specified, Eazy Muxer will try to return to it when normalising the stream parameters. If this option is not enabled (Preferred Src=Neither), Eazy Muxer will stay on the currently active source. It was added in version <text:a xlink:type="simple" xlink:href="https://www.wiki.skylark.tv/changelog/slneo_2.10#s_2_10_159" text:style-name="Internet_20_link" text:visited-style-name="Visited_20_Internet_20_Link">2.10.159</text:a>.</text:p>
          </table:table-cell>
        </table:table-row>
      </table:table>
      <text:h text:style-name="Heading_20_3" text:outline-level="3"><text:bookmark-start text:name="__RefHeading___cc_errors_data_processing_6"/><text:bookmark-start text:name="cc_errors_data_processing"/>CC Errors Data Processing<text:bookmark-end text:name="__RefHeading___cc_errors_data_processing_6"/><text:bookmark-end text:name="cc_errors_data_processing"/></text:h>
      <text:p text:style-name="Text_20_body">In the Aggregate Source settings editing window, you can configure the parameters for responding to received CC Error data in input streams.</text:p>
      <text:p text:style-name="Text_20_body"><draw:frame draw:style-name="media" draw:name="2" text:anchor-type="as-char" draw:z-index="2" svg:width="46.222708333333cm" style:rel-width="100%" svg:height="14.499166666667cm" style:rel-height="scale"><draw:image xlink:href="Pictures/0b76d0b58fe2bd0bc9bc34a27c79ae72.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CC Err switch tres</text:span></text:p>
          </table:table-cell>
          <table:table-cell office:value-type="string" table:style-name="tablecell">
            <text:p text:style-name="tablealignleft">The minimum number of CC Errors in the last 10 minutes that will allow switching based on CC Errors.</text:p>
          </table:table-cell>
        </table:table-row>
        <table:table-row>
          <table:table-cell office:value-type="string" table:style-name="tablecell">
            <text:p text:style-name="tablealignleft"><text:span text:style-name="Strong_20_Emphasis">CC Err switch ratio</text:span></text:p>
          </table:table-cell>
          <table:table-cell office:value-type="string" table:style-name="tablecell">
            <text:p text:style-name="tablealignleft">The minimum CC Errors ratio that will cause a switch based on CC Errors. The default is 1.5 - i.e. the number of CC Errors on the currently used input in the last 10 min is 1.5 time higher than the number of CC Errors in the last 10 min on the other input.</text:p>
          </table:table-cell>
        </table:table-row>
      </table:table>
      <text:h text:style-name="Heading_20_3" text:outline-level="3"><text:bookmark-start text:name="__RefHeading___trigger_delay_7"/><text:bookmark-start text:name="trigger_delay"/>Trigger Delay<text:bookmark-end text:name="__RefHeading___trigger_delay_7"/><text:bookmark-end text:name="trigger_delay"/></text:h>
      <text:p text:style-name="Text_20_body">In the Aggregate Source settings edit window you can configure the response delay settings for the received input stream data.</text:p>
      <text:p text:style-name="Text_20_body"><draw:frame draw:style-name="media" draw:name="3" text:anchor-type="as-char" draw:z-index="3" svg:width="46.222708333333cm" style:rel-width="100%" svg:height="14.578541666667cm" style:rel-height="scale"><draw:image xlink:href="Pictures/eaa15a52951bf65e27c8cd811636b46a.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Switch timeout</text:span></text:p>
          </table:table-cell>
          <table:table-cell office:value-type="string" table:style-name="tablecell">
            <text:p text:style-name="tablealignleft">The number of seconds that a switching condition (no bitrate, CC Errors or alarms) must persist for switching to occur. The default is 2 seconds. This delay is needed to prevent switching when alarms or errors change on both sources at the same time. It was added in version <text:a xlink:type="simple" xlink:href="https://www.wiki.skylark.tv/changelog/slneo_2.10#s_2_10_77" text:style-name="Internet_20_link" text:visited-style-name="Visited_20_Internet_20_Link">2.10.77</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odules:eazy_muxer:fail_over_switch_mode</dc:title>
  </office:meta>
</office:document-meta>
</file>