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b7d99c9218b5d670940f4b0a7b8224.png"/>
  <manifest:file-entry manifest:media-type="image/png" manifest:full-path="Pictures/cb290a24a936be999207b512f8724db7.png"/>
  <manifest:file-entry manifest:media-type="image/png" manifest:full-path="Pictures/34789ece51908265f2adfecd0940d203.png"/>
  <manifest:file-entry manifest:media-type="image/png" manifest:full-path="Pictures/4a16cf2d08abbfde1065272cfc57312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dules:eazy_muxer:main_backup_sync"/><text:bookmark-start text:name="__RefHeading___eazy_muxer_main-backup_sync_function_1"/><text:bookmark-start text:name="eazy_muxer_main-backup_sync_function"/>Eazy Muxer Main-Backup Sync Function<text:bookmark-end text:name="__RefHeading___eazy_muxer_main-backup_sync_function_1"/><text:bookmark-end text:name="eazy_muxer_main-backup_sync_function"/></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he description is valid for software version <text:a xlink:type="simple" xlink:href="https://www.wiki.skylark.tv/changelog/slneo_2.11#s_2_11_0" text:style-name="Internet_20_link" text:visited-style-name="Visited_20_Internet_20_Link">2.11.0</text:a> and newer.</text:p></table:table-cell></table:table-row></table:table></draw:text-box></draw:frame></text:p>
      <text:p text:style-name="Text_20_body">It is possible to configure output reservation when two <text:a xlink:type="simple" xlink:href="https://www.wiki.skylark.tv/modules/eazy_muxer" text:style-name="Internet_20_link" text:visited-style-name="Visited_20_Internet_20_Link">Eazy Muxer</text:a> modules are paired enabling automatic stream generation on the backup Eazy Muxer backup if the primary Eazy Muxer becomes unavailable.</text:p>
      <text:h text:style-name="Heading_20_2" text:outline-level="2"><text:bookmark-start text:name="__RefHeading___scheme_2"/><text:bookmark-start text:name="scheme"/>Scheme<text:bookmark-end text:name="__RefHeading___scheme_2"/><text:bookmark-end text:name="scheme"/></text:h>
      <text:p text:style-name="Text_20_body">The image shows the scheme of functional component interaction in normal operation mode, when the primary Eazy Muxer is functioning.</text:p>
      <text:p text:style-name="Text_20_body"><draw:frame draw:style-name="media" draw:name="0" text:anchor-type="as-char" draw:z-index="0" svg:width="32.305625cm" style:rel-width="100%" svg:height="18.229791666667cm" style:rel-height="scale"><draw:image xlink:href="Pictures/13b7d99c9218b5d670940f4b0a7b8224.png" xlink:type="simple" xlink:show="embed" xlink:actuate="onLoad"/></draw:frame></text:p>
      <text:p text:style-name="Text_20_body">The image shows a scheme of how the functional components interact in emergency mode, when the primary Eazy Muxer is unavailable and the backup Eazy Muxer is functioning.</text:p>
      <text:p text:style-name="Text_20_body"><draw:frame draw:style-name="media" draw:name="1" text:anchor-type="as-char" draw:z-index="1" svg:width="32.7025cm" style:rel-width="100%" svg:height="18.388541666667cm" style:rel-height="scale"><draw:image xlink:href="Pictures/cb290a24a936be999207b512f8724db7.png" xlink:type="simple" xlink:show="embed" xlink:actuate="onLoad"/></draw:frame></text:p>
      <text:h text:style-name="Heading_20_2" text:outline-level="2"><text:bookmark-start text:name="__RefHeading___configuration_3"/><text:bookmark-start text:name="configuration"/>Configuration<text:bookmark-end text:name="__RefHeading___configuration_3"/><text:bookmark-end text:name="configuration"/></text:h>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Reservation options are configured only on the backup Eazy Muxer.</text:p></table:table-cell></table:table-row></table:table></draw:text-box></draw:frame></text:p>
      <text:h text:style-name="Heading_20_3" text:outline-level="3"><text:bookmark-start text:name="__RefHeading___sinks_reservation_4"/><text:bookmark-start text:name="sinks_reservation"/>Sinks Reservation<text:bookmark-end text:name="__RefHeading___sinks_reservation_4"/><text:bookmark-end text:name="sinks_reservation"/></text:h>
      <text:p text:style-name="Text_20_body">The backup feature configuration window is accessed via the <text:a xlink:type="simple" xlink:href="https://www.wiki.skylark.tv/applications/server/eazy_muxer/sinks" text:style-name="Internet_20_link" text:visited-style-name="Visited_20_Internet_20_Link">Sinks menu</text:a>: <text:span text:style-name="Source_20_Text">Eazy Muxer→Sink→Main/Backup…</text:span>.</text:p>
      <text:p text:style-name="Text_20_body"><draw:frame draw:style-name="media" draw:name="2" text:anchor-type="as-char" draw:z-index="2" svg:width="7.699375cm" svg:height="3.5983333333333cm"><draw:image xlink:href="Pictures/34789ece51908265f2adfecd0940d203.png" xlink:type="simple" xlink:show="embed" xlink:actuate="onLoad"/></draw:frame></text:p>
      <table:table table:style-name="Table">
        <table:table-column/>
        <table:table-column/>
        <table:table-row>
          <table:table-cell office:value-type="string" table:style-name="tableheader">
            <text:p text:style-name="Table_20_Heading">Parameter</text:p>
          </table:table-cell>
          <table:table-cell office:value-type="string" table:style-name="tableheader">
            <text:p text:style-name="Table_20_Heading">Description</text:p>
          </table:table-cell>
        </table:table-row>
        <table:table-row>
          <table:table-cell office:value-type="string" table:style-name="tablecell">
            <text:p text:style-name="tablealignleft"><text:span text:style-name="Strong_20_Emphasis">Startup delay (sec)</text:span></text:p>
          </table:table-cell>
          <table:table-cell office:value-type="string" table:style-name="tablecell">
            <text:p text:style-name="tablealignleft">The parameter enables to set the delay time before switching is performed when the main Eazy Muxer is detected to be unavailable. The value is specified in seconds.</text:p>
          </table:table-cell>
        </table:table-row>
        <table:table-row>
          <table:table-cell office:value-type="string" table:style-name="tablecell">
            <text:p text:style-name="tablealignleft"><text:span text:style-name="Strong_20_Emphasis">Main server host</text:span></text:p>
          </table:table-cell>
          <table:table-cell office:value-type="string" table:style-name="tablecell">
            <text:p text:style-name="tablealignleft">IP address of the server where the main Eazy Muxer is running.</text:p>
          </table:table-cell>
        </table:table-row>
        <table:table-row>
          <table:table-cell office:value-type="string" table:style-name="tablecell">
            <text:p text:style-name="tablealignleft"><text:span text:style-name="Strong_20_Emphasis">Main server number</text:span></text:p>
          </table:table-cell>
          <table:table-cell office:value-type="string" table:style-name="tablecell">
            <text:p text:style-name="tablealignleft">The serial number of the Eazy Muxer service if multiple copies of Eazy Muxer are used within the same server. Possible values from 1 (default) to 32.</text:p>
          </table:table-cell>
        </table:table-row>
        <table:table-row>
          <table:table-cell office:value-type="string" table:style-name="tablecell">
            <text:p text:style-name="tablealignleft"><text:span text:style-name="Strong_20_Emphasis">Ok</text:span></text:p>
          </table:table-cell>
          <table:table-cell office:value-type="string" table:style-name="tablecell">
            <text:p text:style-name="tablealignleft">Save Changes</text:p>
          </table:table-cell>
        </table:table-row>
        <table:table-row>
          <table:table-cell office:value-type="string" table:style-name="tablecell">
            <text:p text:style-name="tablealignleft"><text:span text:style-name="Strong_20_Emphasis">Cancel</text:span></text:p>
          </table:table-cell>
          <table:table-cell office:value-type="string" table:style-name="tablecell">
            <text:p text:style-name="tablealignleft">Close the window with no changes saved</text:p>
          </table:table-cell>
        </table:table-row>
      </table:table>
      <text:p text:style-name="Text_20_body">When this function is activated, the Sink outputs on the backup Eazy Muxer will go into MUTED mode and streaming will be paused. The backup Eazy Muxer will monitor the status and availability of the main Eazy Muxer. If a failure occurs, it will automatically start streaming to the network (outputs will go into STARTED status).</text:p>
      <text:h text:style-name="Heading_20_3" text:outline-level="3"><text:bookmark-start text:name="__RefHeading___encoder_groups_reservation_5"/><text:bookmark-start text:name="encoder_groups_reservation"/>Encoder Groups Reservation<text:bookmark-end text:name="__RefHeading___encoder_groups_reservation_5"/><text:bookmark-end text:name="encoder_groups_reservation"/></text:h>
      <text:p text:style-name="Text_20_body">If Eazy Muxer is configured to use <text:a xlink:type="simple" xlink:href="https://www.wiki.skylark.tv/functions/eazy_muxer_statistical_multiplexing" text:style-name="Internet_20_link" text:visited-style-name="Visited_20_Internet_20_Link">statistical multiplexing</text:a>, you will probably need to further configuration of backup in the <text:a xlink:type="simple" xlink:href="https://www.wiki.skylark.tv/applications/server/eazy_muxer/encoder_groups" text:style-name="Internet_20_link" text:visited-style-name="Visited_20_Internet_20_Link"> Encoder Groups menu</text:a>: <text:span text:style-name="Source_20_Text">Eazy Muxer→Encoder Groups→Main/Backup…</text:span>.</text:p>
      <text:p text:style-name="Text_20_body"><draw:frame draw:style-name="media" draw:name="3" text:anchor-type="as-char" draw:z-index="3" svg:width="7.6729166666667cm" svg:height="3.6247916666667cm"><draw:image xlink:href="Pictures/4a16cf2d08abbfde1065272cfc57312b.png" xlink:type="simple" xlink:show="embed" xlink:actuate="onLoad"/></draw:frame></text:p>
      <table:table table:style-name="Table">
        <table:table-column/>
        <table:table-column/>
        <table:table-row>
          <table:table-cell office:value-type="string" table:style-name="tableheader">
            <text:p text:style-name="Table_20_Heading">Parameter</text:p>
          </table:table-cell>
          <table:table-cell office:value-type="string" table:style-name="tableheader">
            <text:p text:style-name="Table_20_Heading">Description</text:p>
          </table:table-cell>
        </table:table-row>
        <table:table-row>
          <table:table-cell office:value-type="string" table:style-name="tablecell">
            <text:p text:style-name="tablealignleft"><text:span text:style-name="Strong_20_Emphasis">Startup delay (sec)</text:span></text:p>
          </table:table-cell>
          <table:table-cell office:value-type="string" table:style-name="tablecell">
            <text:p text:style-name="tablealignleft">The parameter enables to set the delay time before switching is performed when the main Eazy Muxer is detected to be unavailable. The value is specified in seconds.</text:p>
          </table:table-cell>
        </table:table-row>
        <table:table-row>
          <table:table-cell office:value-type="string" table:style-name="tablecell">
            <text:p text:style-name="tablealignleft"><text:span text:style-name="Strong_20_Emphasis">Main server host</text:span></text:p>
          </table:table-cell>
          <table:table-cell office:value-type="string" table:style-name="tablecell">
            <text:p text:style-name="tablealignleft">IP address of the server where the main Eazy Muxer is running.</text:p>
          </table:table-cell>
        </table:table-row>
        <table:table-row>
          <table:table-cell office:value-type="string" table:style-name="tablecell">
            <text:p text:style-name="tablealignleft"><text:span text:style-name="Strong_20_Emphasis">Main server number</text:span></text:p>
          </table:table-cell>
          <table:table-cell office:value-type="string" table:style-name="tablecell">
            <text:p text:style-name="tablealignleft">The serial number of the Eazy Muxer service if multiple copies of Eazy Muxer are used within the same server. Possible values from 1 (default) to 32.</text:p>
          </table:table-cell>
        </table:table-row>
        <table:table-row>
          <table:table-cell office:value-type="string" table:style-name="tablecell">
            <text:p text:style-name="tablealignleft"><text:span text:style-name="Strong_20_Emphasis">Ok</text:span></text:p>
          </table:table-cell>
          <table:table-cell office:value-type="string" table:style-name="tablecell">
            <text:p text:style-name="tablealignleft">Save Changes</text:p>
          </table:table-cell>
        </table:table-row>
        <table:table-row>
          <table:table-cell office:value-type="string" table:style-name="tablecell">
            <text:p text:style-name="tablealignleft"><text:span text:style-name="Strong_20_Emphasis">Cancel</text:span></text:p>
          </table:table-cell>
          <table:table-cell office:value-type="string" table:style-name="tablecell">
            <text:p text:style-name="tablealignleft">Close the window with no changes saved</text:p>
          </table:table-cell>
        </table:table-row>
      </table:table>
      <text:p text:style-name="Text_20_body">This setting is used if the main and backup Eazy Muxer take streams from an overlapping connection of Playout modules (e.g. if the main and backup Eazy Muxer take Multicast streams from the same Playout module) to prevent simultaneous control of one Playout from two independent Encoder Groups.</text:p>
      <text:p text:style-name="Text_20_body">When the option is configured on the backup Eazy Muxer, its Encoder Group will switch to the monitoring status of the main Eazy Muxer and stop controlling the corresponding Playout modules. If the Encoder Group on the backup Eazy Muxer fails, it will automatically switch to the active status and start managing the Playout modul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69-12-31T18::00:00</meta:creation-date>
    <dc:creator>Generated</dc:creator>
    <dc:date>1969-12-31T18::00:00</dc:date>
    <dc:language>en-US</dc:language>
    <meta:editing-cycles>1</meta:editing-cycles>
    <meta:editing-duration>PT0S</meta:editing-duration>
    <dc:title>modules:eazy_muxer:main_backup_sync</dc:title>
  </office:meta>
</office:document-meta>
</file>