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fecd65af64822fc7e0f37f3b48be0bf.png"/>
  <manifest:file-entry manifest:media-type="image/png" manifest:full-path="Pictures/fbc00c90e4ee1f443936e92a3ddd7209.png"/>
  <manifest:file-entry manifest:media-type="image/png" manifest:full-path="Pictures/ff818a889cd960547a612db31d4620da.png"/>
  <manifest:file-entry manifest:media-type="image/png" manifest:full-path="Pictures/a604b3075eb14c632d11362a5bdda3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s:playout:live_cc"/><text:bookmark-start text:name="__RefHeading___live_cc_function_live_captioning_1"/><text:bookmark-start text:name="live_cc_function_live_captioning"/>Live CC Function (Live Captioning)<text:bookmark-end text:name="__RefHeading___live_cc_function_live_captioning_1"/><text:bookmark-end text:name="live_cc_function_live_captioning"/></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escription is valid for software version <text:a xlink:type="simple" xlink:href="https://www.wiki.skylark.tv/changelog/slneo_2.11/2.11.0" text:style-name="Internet_20_link" text:visited-style-name="Visited_20_Internet_20_Link">2.11.0</text:a> and newer.</text:p></table:table-cell></table:table-row></table:table></draw:text-box></draw:frame></text:p>
      <text:p text:style-name="Text_20_body">The <text:span text:style-name="Strong_20_Emphasis">Live CC</text:span> function is intended for real-time subtitling of the generated or passing signal during live broadcast. The <text:a xlink:type="simple" xlink:href="https://www.wiki.skylark.tv/modules/playout" text:style-name="Internet_20_link" text:visited-style-name="Visited_20_Internet_20_Link">Playout</text:a> module allows you to directly input subtitles from external sources and create subtitle data for subtitle streams setup in the module configuration. Subtitle generation in Teletext, CEA-708/608 and open subtitles is supported. Each configurable subtitle output stream can be connected to receive subtitle data from its own subtitle source, allowing real-time multilingual subtitling.</text:p>
      <text:h text:style-name="Heading_20_2" text:outline-level="2"><text:bookmark-start text:name="__RefHeading___scheme_2"/><text:bookmark-start text:name="scheme"/>Scheme<text:bookmark-end text:name="__RefHeading___scheme_2"/><text:bookmark-end text:name="scheme"/></text:h>
      <text:p text:style-name="Text_20_body">The image shows an example of how software modules interact when using the Live CC feature.</text:p>
      <text:p text:style-name="Text_20_body"><draw:frame draw:style-name="media" draw:name="0" text:anchor-type="as-char" draw:z-index="0" svg:width="17.012708333333cm" style:rel-width="100%" svg:height="6.9585416666667cm" style:rel-height="scale"><draw:image xlink:href="Pictures/6fecd65af64822fc7e0f37f3b48be0bf.png" xlink:type="simple" xlink:show="embed" xlink:actuate="onLoad"/></draw:frame></text:p>
      <text:p text:style-name="Text_20_body">The subtitle text is passed from the client application <text:a xlink:type="simple" xlink:href="https://www.wiki.skylark.tv/applications/client/cckeyboard" text:style-name="Internet_20_link" text:visited-style-name="Visited_20_Internet_20_Link">CCKeyboard</text:a> or a third-party application to the Playout module over a TCP socket as a simple stream of characters. This text is processed within the Playout module and then sent to the appropriate subtitle encoding and output service. The subtitles are then delivered to the output of the Playout module as part of the output signal. Other subtitle providers, including AI systems, can also be used as sources of subtitle data.</text:p>
      <text:h text:style-name="Heading_20_2" text:outline-level="2"><text:bookmark-start text:name="__RefHeading___text_formatting_3"/><text:bookmark-start text:name="text_formatting"/>Text Formatting<text:bookmark-end text:name="__RefHeading___text_formatting_3"/><text:bookmark-end text:name="text_formatting"/></text:h>
      <text:p text:style-name="Text_20_body">The character stream may include control sequences to change the background and foreground colour of the subtitles. The control sequences must have the same format as <text:a xlink:type="simple" xlink:href="https://www.wiki.skylark.tv/graphics/2d/text_tags_in_graphics_compositions" text:style-name="Internet_20_link" text:visited-style-name="Visited_20_Internet_20_Link">text in a graphics composition</text:a>. Example: <text:span text:style-name="Source_20_Text">{?fg:#RRRGGBB?}</text:span> or <text:span text:style-name="Source_20_Text">{?bg:#RRRGGBB?}</text:span>. When viewing in VLC player, you should take into account its <text:a xlink:type="simple" xlink:href="https://www.wiki.skylark.tv/applications/tools/vlc/teletext" text:style-name="Internet_20_link" text:visited-style-name="Visited_20_Internet_20_Link"> colour support features</text:a>.</text:p>
      <text:h text:style-name="Heading_20_2" text:outline-level="2"><text:bookmark-start text:name="__RefHeading___settings_4"/><text:bookmark-start text:name="settings"/>Settings<text:bookmark-end text:name="__RefHeading___settings_4"/><text:bookmark-end text:name="settings"/></text:h>
      <text:h text:style-name="Heading_20_3" text:outline-level="3"><text:bookmark-start text:name="__RefHeading___playout_server_module_settings_5"/><text:bookmark-start text:name="playout_server_module_settings"/>Playout ( Server) Module Settings<text:bookmark-end text:name="__RefHeading___playout_server_module_settings_5"/><text:bookmark-end text:name="playout_server_module_settings"/></text:h>
      <text:p text:style-name="Text_20_body">Enable subtitle generation in the Playout module:</text:p>
      <text:list text:style-name="List_20_1" text:continue-numbering="false">
        <text:list-item>
          <text:p text:style-name="List_20_1_Content_First"> Open subtitles are activated on the tab: <text:span text:style-name="Source_20_Text">Administrator Control Panel→Manage→Video IO Boards→Playout_N→Open Captions Configuration→Display Open Captions</text:span>.</text:p>
        </text:list-item>
        <text:list-item>
          <text:p text:style-name="List_20_1_Content_Last"> Closed Captions are activated on the tab: <text:span text:style-name="Source_20_Text">Administrator Control Panel→Manage→Video IO Boards→Playout_N→Caption Configuration→Render Captions</text:span>.</text:p>
        </text:list-item>
      </text:list>
      <text:p text:style-name="Text_20_body">Enable the Live CC option for the corresponding Playout module: <text:span text:style-name="Source_20_Text">Administrator Control Panel→Manage→Video IO Boards→Playout_N→General→Live CC=Enabled</text:span>.</text:p>
      <text:p text:style-name="Text_20_body">Then configure the mapping of subtitle sources to subtitle generation services in the Playout module: <text:span text:style-name="Source_20_Text">Administrator Control Panel→Manage→Video IO Boards→Playout_N→General→Live CC Inputs…</text:span>.</text:p>
      <text:p text:style-name="Text_20_body"><draw:frame draw:style-name="media" draw:name="1" text:anchor-type="as-char" draw:z-index="1" svg:width="18.626666666667cm" style:rel-width="100%" svg:height="13.0175cm" style:rel-height="scale"><draw:image xlink:href="Pictures/fbc00c90e4ee1f443936e92a3ddd7209.png" xlink:type="simple" xlink:show="embed" xlink:actuate="onLoad"/></draw:frame></text:p>
      <text:p text:style-name="Text_20_body">The following parameters are configured for each connection to the text sourc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Address</text:span></text:p>
          </table:table-cell>
          <table:table-cell office:value-type="string" table:style-name="tablecell">
            <text:p text:style-name="tablealignleft">The source address with TCP server activated. A client application <text:a xlink:type="simple" xlink:href="https://www.wiki.skylark.tv/applications/client/cckeyboard" text:style-name="Internet_20_link" text:visited-style-name="Visited_20_Internet_20_Link">CCKeyboard</text:a> can be used as the source.</text:p>
          </table:table-cell>
        </table:table-row>
        <table:table-row>
          <table:table-cell office:value-type="string" table:style-name="tablecell">
            <text:p text:style-name="tablealignleft"><text:span text:style-name="Strong_20_Emphasis">Codepage</text:span></text:p>
          </table:table-cell>
          <table:table-cell office:value-type="string" table:style-name="tablecell">
            <text:p text:style-name="tablealignleft">The encoding selection of the transmitted text.</text:p>
          </table:table-cell>
        </table:table-row>
        <table:table-row>
          <table:table-cell office:value-type="string" table:style-name="tablecell">
            <text:p text:style-name="tablealignleft"><text:span text:style-name="Strong_20_Emphasis">Service</text:span></text:p>
          </table:table-cell>
          <table:table-cell office:value-type="string" table:style-name="tablecell">
            <text:p text:style-name="tablealignleft">The number of the service receiving the text:</text:p>
            <text:list text:style-name="List_20_1" text:continue-numbering="false">
              <text:list-item>
                <text:p text:style-name="List_20_1_Content_First"> Open - for open subtitles.</text:p>
              </text:list-item>
              <text:list-item>
                <text:p text:style-name="List_20_1_Content_Last"> 1-16 - for closed captions.</text:p>
              </text:list-item>
            </text:list>
          </table:table-cell>
        </table:table-row>
      </table:table>
      <text:p text:style-name="Text_20_body">Control over the connection status to the configured text sources is available in the window of the corresponding Playout module on the Status tab: <text:span text:style-name="Source_20_Text">Administrator Control Panel→Status→Playout_N→Live CC Input N</text:span>:</text:p>
      <text:list text:style-name="List_20_1" text:continue-numbering="false">
        <text:list-item>
          <text:p text:style-name="List_20_1_Content_First"> <text:span text:style-name="Strong_20_Emphasis">Connected</text:span> - the Playout module has successfully connected to the source with the specified number.</text:p>
        </text:list-item>
        <text:list-item>
          <text:p text:style-name="List_20_1_Content_Last"> <text:span text:style-name="Strong_20_Emphasis">Not connected</text:span> - no connection was made. Make sure that the correct connection parameters are specified and the remote service is running.</text:p>
        </text:list-item>
      </text:list>
      <text:h text:style-name="Heading_20_3" text:outline-level="3"><text:bookmark-start text:name="__RefHeading___configuring_cckeyboard_client_6"/><text:bookmark-start text:name="configuring_cckeyboard_client"/>Configuring CCKeyboard ( Client)<text:bookmark-end text:name="__RefHeading___configuring_cckeyboard_client_6"/><text:bookmark-end text:name="configuring_cckeyboard_client"/></text:h>
      <text:p text:style-name="Text_20_body">To establish a connection in the client application <text:a xlink:type="simple" xlink:href="https://www.wiki.skylark.tv/applications/client/cckeyboard" text:style-name="Internet_20_link" text:visited-style-name="Visited_20_Internet_20_Link">CCKeyboard</text:a>, the same port that was set on the Playout module side must be specified.</text:p>
      <text:p text:style-name="Text_20_body"><draw:frame draw:style-name="media" draw:name="2" text:anchor-type="as-char" draw:z-index="2" svg:width="18.653125cm" style:rel-width="100%" svg:height="7.9639583333333cm" style:rel-height="scale"><draw:image xlink:href="Pictures/ff818a889cd960547a612db31d4620da.png" xlink:type="simple" xlink:show="embed" xlink:actuate="onLoad"/></draw:frame></text:p>
      <text:h text:style-name="Heading_20_3" text:outline-level="3"><text:bookmark-start text:name="__RefHeading___web-based_subtitle_input_interface_client_7"/><text:bookmark-start text:name="web-based_subtitle_input_interface_client"/>Web-based Subtitle Input Interface (Client)<text:bookmark-end text:name="__RefHeading___web-based_subtitle_input_interface_client_7"/><text:bookmark-end text:name="web-based_subtitle_input_interface_client"/></text:h>
      <text:p text:style-name="Text_20_body">The server control panel has a built-in subtitle input interface, which is an alternative to the CCKeyboard application. The interface is accessible via the menu on the Status tab: <text:span text:style-name="Source_20_Text">Administrator Control Panel→Status→Playout_N→Live CC</text:span>.</text:p>
      <text:p text:style-name="Text_20_body"><draw:frame draw:style-name="media" draw:name="3" text:anchor-type="as-char" draw:z-index="3" svg:width="12.22375cm" svg:height="9.3927083333333cm"><draw:image xlink:href="Pictures/a604b3075eb14c632d11362a5bdda376.png" xlink:type="simple" xlink:show="embed" xlink:actuate="onLoad"/></draw:fram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Service</text:span></text:p>
          </table:table-cell>
          <table:table-cell office:value-type="string" table:style-name="tablecell">
            <text:p text:style-name="tablealignleft">The option defines the subtitle service to which the text will be output:</text:p>
            <text:list text:style-name="List_20_1" text:continue-numbering="false">
              <text:list-item>
                <text:p text:style-name="List_20_1_Content_First"> <text:span text:style-name="Strong_20_Emphasis">1 or 2</text:span> - hidden subtitle services.</text:p>
              </text:list-item>
              <text:list-item>
                <text:p text:style-name="List_20_1_Content_Last"> <text:span text:style-name="Strong_20_Emphasis">Open</text:span> - open subtitle service.</text:p>
              </text:list-item>
            </text:list>
          </table:table-cell>
        </table:table-row>
        <table:table-row>
          <table:table-cell office:value-type="string" table:style-name="tablecell">
            <text:p text:style-name="tablealignleft"><text:span text:style-name="Strong_20_Emphasis">Start</text:span></text:p>
          </table:table-cell>
          <table:table-cell office:value-type="string" table:style-name="tablecell">
            <text:p text:style-name="tablealignleft">Button connects to the selected service.</text:p>
          </table:table-cell>
        </table:table-row>
        <table:table-row>
          <table:table-cell office:value-type="string" table:style-name="tablecell">
            <text:p text:style-name="tablealignleft"><text:span text:style-name="Strong_20_Emphasis">Stop</text:span></text:p>
          </table:table-cell>
          <table:table-cell office:value-type="string" table:style-name="tablecell">
            <text:p text:style-name="tablealignleft">Button disconnects the service.</text:p>
          </table:table-cell>
        </table:table-row>
        <table:table-row>
          <table:table-cell office:value-type="string" table:style-name="tablecell">
            <text:p text:style-name="tablealignleft"><text:span text:style-name="Strong_20_Emphasis">Status</text:span></text:p>
          </table:table-cell>
          <table:table-cell office:value-type="string" table:style-name="tablecell">
            <text:list text:style-name="List_20_1" text:continue-numbering="false">
              <text:list-item>
                <text:p text:style-name="List_20_1_Content_First"> <text:span text:style-name="Strong_20_Emphasis">INSERTION OFF</text:span> - connection to the subtitle service is not completed. Press the Start button to connect.</text:p>
              </text:list-item>
              <text:list-item>
                <text:p text:style-name="List_20_1_Content_Last"> <text:span text:style-name="Strong_20_Emphasis">INSERTION ON</text:span> - The subtitle service is connected. If there is no text input for one minute, automatic disconnection will be performed. Press the Start button to reconnect.</text:p>
              </text:list-item>
            </text:list>
          </table:table-cell>
        </table:table-row>
        <table:table-row>
          <table:table-cell office:value-type="string" table:style-name="tablecell">
            <text:p text:style-name="tablealignleft"><text:span text:style-name="Strong_20_Emphasis">Lines</text:span></text:p>
          </table:table-cell>
          <table:table-cell office:value-type="string" table:style-name="tablecell">
            <text:p text:style-name="tablealignleft">The maximum number of lines that can be shown when displaying subtitles. Possible values: 2-4.</text:p>
          </table:table-cell>
        </table:table-row>
        <table:table-row>
          <table:table-cell office:value-type="string" table:style-name="tablecell">
            <text:p text:style-name="tablealignleft"><text:span text:style-name="Strong_20_Emphasis">Base</text:span></text:p>
          </table:table-cell>
          <table:table-cell office:value-type="string" table:style-name="tablecell">
            <text:p text:style-name="tablealignleft">The parameter used in CEA-608 sets the vertical offset of the subtitle output line. Possible values: 1-15.</text:p>
          </table:table-cell>
        </table:table-row>
        <table:table-row>
          <table:table-cell office:value-type="string" table:style-name="tablecell">
            <text:p text:style-name="tablealignleft"><text:span text:style-name="Strong_20_Emphasis">Indent</text:span></text:p>
          </table:table-cell>
          <table:table-cell office:value-type="string" table:style-name="tablecell">
            <text:p text:style-name="tablealignleft">Sets the text indent. The value in characters can be selected from the list: 0, 4, 8, 12, 16, 20, 24, 28.</text:p>
          </table:table-cell>
        </table:table-row>
        <table:table-row>
          <table:table-cell office:value-type="string" table:style-name="tablecell">
            <text:p text:style-name="tablealignleft"><text:span text:style-name="Strong_20_Emphasis">Unnamed</text:span></text:p>
          </table:table-cell>
          <table:table-cell office:value-type="string" table:style-name="tablecell">
            <text:p text:style-name="tablealignleft">Option sets the maximum number of characters per line. If the specified value is exceeded, the message will be sent automatically. The rest of the text that exceeds the specified number of characters will be moved to the beginning of the line to continue typing. The value is set in characters from 20 to 32.</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odules:playout:live_cc</dc:title>
  </office:meta>
</office:document-meta>
</file>