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4431cd1269dce6cdfa7612e8704c9ed.png"/>
  <manifest:file-entry manifest:media-type="image/png" manifest:full-path="Pictures/dce70c9b15ded76d92db6b7966d05d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ules:playout:set_output_url"/><text:bookmark-start text:name="__RefHeading___switching_output_urls_for_playout_in_hls_and_rtmp_1"/><text:bookmark-start text:name="switching_output_urls_for_playout_in_hls_and_rtmp"/>Switching Output URLs for Playout in HLS and RTMP<text:bookmark-end text:name="__RefHeading___switching_output_urls_for_playout_in_hls_and_rtmp_1"/><text:bookmark-end text:name="switching_output_urls_for_playout_in_hls_and_rtmp"/></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he information is valid for <text:a xlink:type="simple" xlink:href="https://www.wiki.skylark.tv/changelog/slneo_2.11/2.11.16" text:style-name="Internet_20_link" text:visited-style-name="Visited_20_Internet_20_Link">2.11.16</text:a> version and newer.</text:p></table:table-cell></table:table-row></table:table></draw:text-box></draw:frame></text:p>
      <text:p text:style-name="Text_20_body">The <text:a xlink:type="simple" xlink:href="https://www.wiki.skylark.tv/modules/playout" text:style-name="Internet_20_link" text:visited-style-name="Visited_20_Internet_20_Link">Playout</text:a> module in <text:a xlink:type="simple" xlink:href="https://www.wiki.skylark.tv/formats/protocols/rtmp" text:style-name="Internet_20_link" text:visited-style-name="Visited_20_Internet_20_Link">RTMP</text:a> and <text:a xlink:type="simple" xlink:href="https://www.wiki.skylark.tv/formats/protocols/hls" text:style-name="Internet_20_link" text:visited-style-name="Visited_20_Internet_20_Link">HLS</text:a> modes can now be configurable on-the-fly by setting the destination URL dynamically.</text:p>
      <text:h text:style-name="Heading_20_2" text:outline-level="2"><text:bookmark-start text:name="__RefHeading___management_options_2"/><text:bookmark-start text:name="management_options"/>Management Options<text:bookmark-end text:name="__RefHeading___management_options_2"/><text:bookmark-end text:name="management_options"/></text:h>
      <text:p text:style-name="Text_20_body">Dynamic addition and removal of Endpoints manually or using the action mechanism is supported.</text:p>
      <text:p text:style-name="Text_20_body">Multiple URLs can be added simultaneously, and when active, they will all send a Playout signal to the appropriate Endpoint.</text:p>
      <text:h text:style-name="Heading_20_3" text:outline-level="3"><text:bookmark-start text:name="__RefHeading___control_via_the_action_3"/><text:bookmark-start text:name="control_via_the_action"/>Control via the Action<text:bookmark-end text:name="__RefHeading___control_via_the_action_3"/><text:bookmark-end text:name="control_via_the_action"/></text:h>
      <text:p text:style-name="Text_20_body">Use the <text:a xlink:type="simple" xlink:href="https://www.wiki.skylark.tv/modules/playout/actions#set_output_url" text:style-name="Internet_20_link" text:visited-style-name="Visited_20_Internet_20_Link">"Set Output URL"</text:a> action in the Playout module.</text:p>
      <text:h text:style-name="Heading_20_3" text:outline-level="3"><text:bookmark-start text:name="__RefHeading___manual_control_4"/><text:bookmark-start text:name="manual_control"/>Manual control<text:bookmark-end text:name="__RefHeading___manual_control_4"/><text:bookmark-end text:name="manual_control"/></text:h>
      <text:p text:style-name="Text_20_body">Dynamically set destinations can be monitored and managed on the Status tab: <text:span text:style-name="Source_20_Text">Administrator Control Panel→Status→Playout_N→Output Url</text:span>.</text:p>
      <text:p text:style-name="Text_20_body"><draw:frame draw:style-name="media" draw:name="0" text:anchor-type="as-char" draw:z-index="0" svg:width="21.378333333333cm" style:rel-width="100%" svg:height="4.6302083333333cm" style:rel-height="scale"><draw:image xlink:href="Pictures/34431cd1269dce6cdfa7612e8704c9ed.png" xlink:type="simple" xlink:show="embed" xlink:actuate="onLoad"/></draw:frame></text:p>
      <table:table table:style-name="Table">
        <table:table-column/>
        <table:table-column/>
        <table:table-row>
          <table:table-cell office:value-type="string" table:style-name="tableheader">
            <text:p text:style-name="Table_20_Heading">Parameter</text:p>
          </table:table-cell>
          <table:table-cell office:value-type="string" table:style-name="tableheader">
            <text:p text:style-name="Table_20_Heading">Description</text:p>
          </table:table-cell>
        </table:table-row>
        <table:table-row>
          <table:table-cell office:value-type="string" table:style-name="tablecell">
            <text:p text:style-name="tablealignleft"><text:span text:style-name="Strong_20_Emphasis">Add</text:span></text:p>
          </table:table-cell>
          <table:table-cell office:value-type="string" table:style-name="tablecell">
            <text:p text:style-name="tablealignleft">It opens a window for adding a new URL.</text:p>
          </table:table-cell>
        </table:table-row>
        <table:table-row>
          <table:table-cell office:value-type="string" table:style-name="tablecell">
            <text:p text:style-name="tablealignleft"><text:span text:style-name="Strong_20_Emphasis">Edit</text:span></text:p>
          </table:table-cell>
          <table:table-cell office:value-type="string" table:style-name="tablecell">
            <text:p text:style-name="tablealignleft">It opens a window to edit the parameters of an existing URL.</text:p>
          </table:table-cell>
        </table:table-row>
        <table:table-row>
          <table:table-cell office:value-type="string" table:style-name="tablecell">
            <text:p text:style-name="tablealignleft"><text:span text:style-name="Strong_20_Emphasis">Delete</text:span></text:p>
          </table:table-cell>
          <table:table-cell office:value-type="string" table:style-name="tablecell">
            <text:p text:style-name="tablealignleft">It deactivates and deletes the selected URL.</text:p>
          </table:table-cell>
        </table:table-row>
        <table:table-row>
          <table:table-cell office:value-type="string" table:style-name="tablecell">
            <text:p text:style-name="tablealignleft"><text:span text:style-name="Strong_20_Emphasis">Close</text:span></text:p>
          </table:table-cell>
          <table:table-cell office:value-type="string" table:style-name="tablecell">
            <text:p text:style-name="tablealignleft">It closes the window.</text:p>
          </table:table-cell>
        </table:table-row>
      </table:table>
      <text:p text:style-name="Text_20_body"><draw:frame draw:style-name="media" draw:name="1" text:anchor-type="as-char" draw:z-index="1" svg:width="13.784791666667cm" svg:height="3.81cm"><draw:image xlink:href="Pictures/dce70c9b15ded76d92db6b7966d05da6.png" xlink:type="simple" xlink:show="embed" xlink:actuate="onLoad"/></draw:frame></text:p>
      <table:table table:style-name="Table">
        <table:table-column/>
        <table:table-column/>
        <table:table-row>
          <table:table-cell office:value-type="string" table:style-name="tableheader">
            <text:p text:style-name="Table_20_Heading">Parameter</text:p>
          </table:table-cell>
          <table:table-cell office:value-type="string" table:style-name="tableheader">
            <text:p text:style-name="Table_20_Heading">Description</text:p>
          </table:table-cell>
        </table:table-row>
        <table:table-row>
          <table:table-cell office:value-type="string" table:style-name="tablecell">
            <text:p text:style-name="tablealignleft"><text:span text:style-name="Strong_20_Emphasis">Variant</text:span></text:p>
          </table:table-cell>
          <table:table-cell office:value-type="string" table:style-name="tablecell">
            <text:p text:style-name="tablealignleft">When adding a new URL, you are given a choice of All, 1, 2, 3. Once saved, this field cannot be changed.</text:p>
          </table:table-cell>
        </table:table-row>
        <table:table-row>
          <table:table-cell office:value-type="string" table:style-name="tablecell">
            <text:p text:style-name="tablealignleft"><text:span text:style-name="Strong_20_Emphasis">Name</text:span></text:p>
          </table:table-cell>
          <table:table-cell office:value-type="string" table:style-name="tablecell">
            <text:p text:style-name="tablealignleft">An arbitrary name for this endpoint.</text:p>
          </table:table-cell>
        </table:table-row>
        <table:table-row>
          <table:table-cell office:value-type="string" table:style-name="tablecell">
            <text:p text:style-name="tablealignleft"><text:span text:style-name="Strong_20_Emphasis">Endpoint URL</text:span></text:p>
          </table:table-cell>
          <table:table-cell office:value-type="string" table:style-name="tablecell">
            <text:p text:style-name="tablealignleft">URL address of the endpoint. <draw:frame draw:style-name="PluginODTAutoStyle_Frame_5_text_frame" draw:name="Frame2" text:anchor-type="paragraph" svg:width="0pt" draw:z-index="0" svg:min-height="1cm"><draw:text-box><table:table table:style-name="Table"><table:table-column table:style-name="odt_auto_style_table_column_4_1"/><table:table-row><table:table-cell office:value-type="string" table:style-name="tablecell"><text:p text:style-name="tablealignleft">The correctly specified URL is the user's responsibility. The output URL must be of the same type as the mode selected in the Playout configuration, i.e. RTMP if RTMP is selected in the Playout configuration or HLS if HLS is selected in the Playout configuration.</text:p></table:table-cell></table:table-row></table:table></draw:text-box></draw:frame></text:p>
          </table:table-cell>
        </table:table-row>
        <table:table-row>
          <table:table-cell office:value-type="string" table:style-name="tablecell">
            <text:p text:style-name="tablealignleft"><text:span text:style-name="Strong_20_Emphasis">OK</text:span></text:p>
          </table:table-cell>
          <table:table-cell office:value-type="string" table:style-name="tablecell">
            <text:p text:style-name="tablealignleft">It saves the changes made.</text:p>
          </table:table-cell>
        </table:table-row>
        <table:table-row>
          <table:table-cell office:value-type="string" table:style-name="tablecell">
            <text:p text:style-name="tablealignleft"><text:span text:style-name="Strong_20_Emphasis">Cancel</text:span></text:p>
          </table:table-cell>
          <table:table-cell office:value-type="string" table:style-name="tablecell">
            <text:p text:style-name="tablealignleft">Exit without saving.</text:p>
          </table:table-cell>
        </table:table-row>
      </table:table>
      <text:h text:style-name="Heading_20_2" text:outline-level="2"><text:bookmark-start text:name="__RefHeading___playout_hls_5"/><text:bookmark-start text:name="playout_hls"/>Playout HLS<text:bookmark-end text:name="__RefHeading___playout_hls_5"/><text:bookmark-end text:name="playout_hls"/></text:h>
      <text:p text:style-name="Text_20_body">The default endpoints defined in the Playout module settings and the <text:a xlink:type="simple" xlink:href="https://www.wiki.skylark.tv/formats/protocols/hls/upload_method_neovid" text:style-name="Internet_20_link" text:visited-style-name="Visited_20_Internet_20_Link">HLS Publishing</text:a> option will run in parallel with dynamically set endpoints added at runtime.
If there is no endpoint configuration in the module settings, the configuration is considered valid and all output of this playback will only be produced according to endpoints added at runtime or by HLS publishing.</text:p>
      <text:p text:style-name="Text_20_body">In HLS mode, endpoints are always added at once for all variants with the same URL.</text:p>
      <text:p text:style-name="Text_20_body">The HLS output type supports the following protocols which can be freely mixed for different endpoints:</text:p>
      <text:list text:style-name="List_20_1" text:continue-numbering="false">
        <text:list-item>
          <text:p text:style-name="List_20_1_Content_First"> <text:span text:style-name="Strong_20_Emphasis">http</text:span> - например, <text:span text:style-name="Source_20_Text">http://localhost:7901/hls/playlist.m3u8</text:span></text:p>
        </text:list-item>
        <text:list-item>
          <text:p text:style-name="List_20_1_Content"> <text:span text:style-name="Strong_20_Emphasis">https</text:span> - например, <text:span text:style-name="Source_20_Text">https://localhost:7944/hls/playlist.m3u8</text:span></text:p>
        </text:list-item>
        <text:list-item>
          <text:p text:style-name="List_20_1_Content_Last"> <text:span text:style-name="Strong_20_Emphasis">file</text:span> - например, <text:span text:style-name="Source_20_Text">Z:\hls_out\playout4.m3u8</text:span></text:p>
        </text:list-item>
      </text:list>
      <text:h text:style-name="Heading_20_2" text:outline-level="2"><text:bookmark-start text:name="__RefHeading___playout_rtmp_6"/><text:bookmark-start text:name="playout_rtmp"/>Playout RTMP<text:bookmark-end text:name="__RefHeading___playout_rtmp_6"/><text:bookmark-end text:name="playout_rtmp"/></text:h>
      <text:p text:style-name="Text_20_body">In RTMP mode, endpoints are added for each variant individually. Using a “0” variant to set all output variants at the same time is not allowed and will result in an error.</text:p>
      <text:p text:style-name="Text_20_body">The RTMP output type supports the following protocols which can be mixed freely for different endpoints:</text:p>
      <text:list text:style-name="List_20_1" text:continue-numbering="false">
        <text:list-item>
          <text:p text:style-name="List_20_1_Content_First"> <text:span text:style-name="Strong_20_Emphasis">rtmp</text:span> - например, <text:span text:style-name="Source_20_Text">rtmp://localhost:1935/live/stream1</text:span></text:p>
        </text:list-item>
        <text:list-item>
          <text:p text:style-name="List_20_1_Content"> <text:span text:style-name="Strong_20_Emphasis">rtmps</text:span> - например, <text:span text:style-name="Source_20_Text">rtmps://localhost:443/live/stream1</text:span></text:p>
        </text:list-item>
        <text:list-item>
          <text:p text:style-name="List_20_1_Content_Last"> <text:span text:style-name="Strong_20_Emphasis">file</text:span> - например, <text:span text:style-name="Source_20_Text">Z:\stream1.flv</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modules:playout:set_output_url</dc:title>
  </office:meta>
</office:document-meta>
</file>